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style:language-asian="de" style:country-asian="DE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Nennformular VFD-Veranstaltung<text:s/><text:tab/><text:tab/><text:tab/><text:tab/><text:span text:style-name="T2"><draw:frame draw:style-name="a0" draw:name="Grafik 1" text:anchor-type="as-char" svg:x="0in" svg:y="0in" svg:width="1.70833in" svg:height="0.7383in" style:rel-width="scale" style:rel-height="scale"><draw:image xlink:href="media/image1.jpeg" xlink:type="simple" xlink:show="embed" xlink:actuate="onLoad"/><svg:title/><svg:desc>C:\Users\Susanne\Documents\VFD NRW\Vorlagen VFD NRW\VFD_Logo_Nordrhein_Westfalen_oN.jpg</svg:desc></draw:frame></text:span></text:p>
      <text:p text:style-name="Standard"><text:s/>Zur Veranstaltung: ___________________________________________________________</text:p>
      <text:p text:style-name="Standard"><text:s/>am: ______________________ in:<text:s/>______________________________________________</text:p>
      <text:p text:style-name="Standard"><text:s/>Teilnehmer Name: ___________________________________________________________</text:p>
      <text:p text:style-name="Standard"><text:s/>Geb.-Datum: _________________<text:s/></text:p>
      <text:p text:style-name="Standard">Straße und Hausnummer: ______________________________________________________<text:s/></text:p>
      <text:p text:style-name="Standard">PLZ und Ort: ________________________________________________________________ _</text:p>
      <text:p text:style-name="Standard">Tel.: __________________________________________<text:s/></text:p>
      <text:p text:style-name="Standard">E-Mail: _____________________ ________________________________________________</text:p>
      <text:p text:style-name="Standard">VFD-Mitglieds-Nummer: __________________________<text:s/></text:p>
      <text:p text:style-name="Standard">Krankheiten/Allergien: ________________________________________________________<text:s/></text:p>
      <text:p text:style-name="Standard">(nur für Minderjährige) Für die Dauer der Veranstaltung übernimmt die Aufsichtspflicht</text:p>
      <text:p text:style-name="Standard"><text:s/>(Name): ___________________________________________________________________________<text:s/></text:p>
      <text:p text:style-name="Standard">Bemerkungen: ______________________________________________________________.______</text:p>
      <text:p text:style-name="Standard"><text:s/>Pferd Name: ________________________________________ Rasse: ______________________ Alter: _________________ Stockmaß: ______________ Geschlecht: __________________ _____</text:p>
      <text:p text:style-name="Standard">Haftpflichtversicherung­­­­<text:s text:c="2"/>____________________________________________________________</text:p>
      <text:p text:style-name="Standard">Besitzer, falls abweichend von Reiter und Adresse: ________________________________________________________________________________</text:p>
      <text:p text:style-name="Standard">Ort, Datum <text:s text:c="24"/>Unterschrift<text:s/></text:p>
      <text:p text:style-name="Standard"><text:s/>Das Startgeld von ____________ €<text:s/></text:p>
      <text:p text:style-name="Standard">○ habe ich überwiesen. ○ liegt in bar/als Verrechnungsscheck bei.<text:s/></text:p>
      <text:p text:style-name="Standard">Mit meiner Unterschrift bestätige ich die Richtigkeit der Angaben. Die Teilnahme erfolgt auf eigene Gefahr. Jugendliche dürfen nur in Begleitung eines<text:s/>Erwachsenen teilnehmen. Ich habe die allgemeinen Veranstaltungsbedingungen gelesen, verstanden und erkläre mich mit ihnen einverstanden.<text:s/></text:p>
      <text:p text:style-name="Standard">_____________________________ __________________________________<text:s/></text:p>
      <text:p text:style-name="Standard">Ort, Datum Unterschrift (bei Minderjährigen der/die<text:s/>Erziehungsberechtigte)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Sprechblasentext" style:display-name="Sprechblasentext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SprechblasentextZchn" style:display-name="Sprechblasentext Zchn" style:family="text" style:parent-style-name="Absatz-Standardschriftar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usanne</meta:initial-creator>
    <dc:creator>Susanne</dc:creator>
    <meta:creation-date>2016-01-26T21:15:00Z</meta:creation-date>
    <dc:date>2016-02-04T08:09:00Z</dc:date>
    <meta:template xlink:href="Normal" xlink:type="simple"/>
    <meta:editing-cycles>2</meta:editing-cycles>
    <meta:editing-duration>PT0S</meta:editing-duration>
    <meta:document-statistic meta:page-count="1" meta:paragraph-count="3" meta:word-count="267" meta:character-count="1952" meta:row-count="14" meta:non-whitespace-character-count="1688"/>
  </office:meta>
</office:document-meta>
</file>